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e" style:master-page-name="MP0" style:family="paragraph">
      <style:paragraph-properties fo:break-before="page" fo:text-align="center"/>
      <style:text-properties fo:font-weight="bold" style:font-weight-asian="bold" style:font-weight-complex="bold"/>
    </style:style>
    <style:style style:name="P2" style:parent-style-name="Normale" style:family="paragraph">
      <style:paragraph-properties fo:text-align="center"/>
      <style:text-properties fo:font-weight="bold" style:font-weight-asian="bold" style:font-weight-complex="bold"/>
    </style:style>
    <style:style style:name="P3" style:parent-style-name="Normale" style:family="paragraph">
      <style:text-properties fo:font-weight="bold" style:font-weight-asian="bold" style:font-weight-complex="bold"/>
    </style:style>
    <style:style style:name="P4" style:parent-style-name="Normale" style:family="paragraph">
      <style:text-properties fo:font-weight="bold" style:font-weight-asian="bold" style:font-weight-complex="bold"/>
    </style:style>
    <style:style style:name="P5" style:parent-style-name="Normale" style:family="paragraph">
      <style:text-properties fo:font-weight="bold" style:font-weight-asian="bold" style:font-weight-complex="bold"/>
    </style:style>
    <style:style style:name="P6" style:parent-style-name="Normale" style:family="paragraph">
      <style:text-properties fo:font-weight="bold" style:font-weight-asian="bold" style:font-weight-complex="bold"/>
    </style:style>
    <style:style style:name="P7" style:parent-style-name="Normale" style:family="paragraph">
      <style:text-properties fo:font-weight="bold" style:font-weight-asian="bold" style:font-weight-complex="bold"/>
    </style:style>
    <style:style style:name="P8" style:parent-style-name="Normale" style:family="paragraph">
      <style:text-properties fo:font-weight="bold" style:font-weight-asian="bold" style:font-weight-complex="bold"/>
    </style:style>
    <style:style style:name="T9" style:parent-style-name="Car.predefinitoparagrafo" style:family="text">
      <style:text-properties fo:font-weight="bold" style:font-weight-asian="bold" style:font-weight-complex="bold"/>
    </style:style>
    <style:style style:name="P10" style:parent-style-name="Normale" style:family="paragraph">
      <style:text-properties fo:font-weight="bold" style:font-weight-asian="bold" style:font-weight-complex="bold"/>
    </style:style>
    <style:style style:name="P11" style:parent-style-name="Normale" style:family="paragraph">
      <style:text-properties fo:font-weight="bold" style:font-weight-asian="bold" style:font-weight-complex="bold"/>
    </style:style>
    <style:style style:name="P12" style:parent-style-name="Normale" style:family="paragraph">
      <style:text-properties fo:font-weight="bold" style:font-weight-asian="bold" style:font-weight-complex="bold"/>
    </style:style>
    <style:style style:name="P13" style:parent-style-name="Normale" style:family="paragraph">
      <style:text-properties fo:font-weight="bold" style:font-weight-asian="bold" style:font-weight-complex="bold"/>
    </style:style>
  </office:automatic-styles>
  <office:body>
    <office:text text:use-soft-page-breaks="true">
      <text:p text:style-name="P1">15° TORNEO GRAND PRIX NOVI</text:p>
      <text:p text:style-name="P2">NOVI LIGURE 26-27/09/2026</text:p>
      <text:p text:style-name="Normale"/>
      <text:p text:style-name="Normale">La società Boccardo Badminton Novi a.s.d è lieta di invitarvi al torneo GP Novi giunto alla sua quindicesima edizione, e volendo<text:s/>raggruppare in un'unica data categorie Senior, Juniores e Under e Master si svolgerà a Novi Ligure presso il Pattinodromo e la Palestra Rodari in via Pinan Cichero 1 e 18.</text:p>
      <text:p text:style-name="Normale"/>
      <text:p text:style-name="Normale">Il responsabile del torneo è Stan Teodor: 346/7280800.<text:s/></text:p>
      <text:p text:style-name="Normale"/>
      <text:p text:style-name="Normale">Al torneo possono partecipare tutti gli atleti tesserati Fiba. Vale la suddivisione per anni di nascita prevista per l'anno in corso da Badminton Europe e comunque specificata dalle regole Fiba.<text:s/></text:p>
      <text:p text:style-name="Normale">Il torneo assegnerà punteggio come da regolamenti Fiba.<text:s/></text:p>
      <text:p text:style-name="Normale"/>
      <text:p text:style-name="Normale">Ammissione, svolgimento delle gare, posizionamento nei tabelloni saranno rigorosamente normati dal regolamento delle gare (capitolo tornei che assegnano punti in classifica, comprese le deroghe autorizzate alle singole Asa organizzatrici), nonché ovviamente al regolamento tecnico sportivo della Fiba (capitolo teste di serie, composizione dei tabelloni e sorteggio) e in ogni caso, sempre e comunque dal presente regolamento.<text:s/></text:p>
      <text:p text:style-name="Normale"/>
      <text:p text:style-name="Normale">Tutti i tabelloni di doppio saranno rigorosamente ad eliminazione diretta.<text:s/></text:p>
      <text:p text:style-name="Normale"/>
      <text:p text:style-name="Normale">Per i singoli ad iscrizioni chiuse, in funzione del numero totale di iscritti per ogni singola categoria, l'organizzazione si riserva di fare eventuali fasi di qualificazione al tabellone principale con gironi da 3 o 4 giocatori.<text:s/></text:p>
      <text:p text:style-name="Normale"/>
      <text:p text:style-name="Normale">Per ogni eventuale girone a prescindere dal numero totale<text:s/>degli iscritti, ci sarà una testa di serie, seguendo rigorosamente la classifica nazionale in vigore al momento del sorteggio dei tabelloni, che sarà effettuato come da regolamento dall'ufficio Fiba competente.<text:s/></text:p>
      <text:p text:style-name="Normale"/>
      <text:p text:style-name="P3">Iscrizione : 12 € per ogni singolo e 6 € per ogni doppio ad atleta</text:p>
      <text:p text:style-name="P4"/>
      <text:p text:style-name="P5">Iscrizione Master: 10 € per ogni singolo e 5 € per ogni doppio ad atleta</text:p>
      <text:p text:style-name="Normale"/>
      <text:p text:style-name="P6">Campi:</text:p>
      <text:p text:style-name="Normale">9 campi suddivisi in: 5 campi al Pattinodromo e 4 campi nella palestra Rodari.</text:p>
      <text:p text:style-name="Normale"/>
      <text:soft-page-break/>
      <text:p text:style-name="Normale">Se possibile saranno evitati gli accorpamenti di categoria, ma in ogni caso, se estremamente necessari saranno eseguiti come concesso dal regolamento<text:s/>Fiba.<text:s/></text:p>
      <text:p text:style-name="Normale"/>
      <text:p text:style-name="P7">Le iscrizioni scadono alle ore 12 di lunedi 14-09-2026 .</text:p>
      <text:p text:style-name="Normale"/>
      <text:p text:style-name="P8">Orari di gioco:</text:p>
      <text:p text:style-name="Normale">Le gare, a seconda del numero di iscritti inizieranno in ogni caso il sabato in orario compreso tra le 09,00 e le 14,30 (verrà comunicato successivamente al sorteggio dei tabelloni il timing ufficiale).</text:p>
      <text:p text:style-name="Normale"/>
      <text:p text:style-name="Normale">Le categorie per il badminton previste sono:<text:s/></text:p>
      <text:p text:style-name="Normale">Senior – Junior - Under 17 - Under 15 - Under 13 e Master over 35 e 55 , singolare maschile – singolare femminile-doppio maschile-doppio femminile-doppio misto.</text:p>
      <text:p text:style-name="Normale"/>
      <text:p text:style-name="Normale">Allo scopo di rispettare il numero massimo di partite in 2 giorni <text:s/>l’ammissione massima alle singole discipline sarà la seguente:</text:p>
      <text:p text:style-name="Normale"><text:span text:style-name="T9">senior singolari</text:span><text:s/>:massimo 32 giocatori e doppi e misto 16 coppie<text:s/></text:p>
      <text:p text:style-name="Normale"/>
      <text:p text:style-name="P10">junior -under17-under15</text:p>
      <text:p text:style-name="Normale">singolari massimo 16 giocatori;</text:p>
      <text:p text:style-name="Normale">doppi e misto massimo<text:s/>8 coppie</text:p>
      <text:p text:style-name="Normale"/>
      <text:p text:style-name="P11">under13</text:p>
      <text:p text:style-name="Normale">singolari massimo 10 giocatori</text:p>
      <text:p text:style-name="Normale">doppi e misti massimo 8 coppie</text:p>
      <text:p text:style-name="Normale"/>
      <text:p text:style-name="P12">master o 35 e o 55<text:s/></text:p>
      <text:p text:style-name="Normale">sigolari massimo 8 giocatori</text:p>
      <text:p text:style-name="Normale">doppi e misto massimo 8 coppie</text:p>
      <text:p text:style-name="Normale"/>
      <text:p text:style-name="P13">Pagamento:</text:p>
      <text:p text:style-name="Normale">Per il pagamento delle iscrizioni è possibile effettuare bonifico bancario alla<text:s/>Banca Passadore &amp; C. filiale di<text:s/></text:p>
      <text:p text:style-name="Normale">Novi Ligure intestato al Boccardo Badminton Novi ASD IBAN: IT10X0333248420000001512476.<text:s/></text:p>
      <text:p text:style-name="Normale">A bonifico effettuato si prega di inviare copia della ricevuta via mai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6%" fo:background-color="transparent" style:tab-stop-distance="0.4916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itolo2" style:display-name="Titolo 2" style:family="paragraph" style:parent-style-name="Normale" style:next-style-name="Normale"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itolo3" style:display-name="Titolo 3" style:family="paragraph" style:parent-style-name="Normale" style:next-style-name="Normale"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itolo4" style:display-name="Titolo 4" style:family="paragraph" style:parent-style-name="Normale" style:next-style-name="Normale"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itolo5" style:display-name="Titolo 5" style:family="paragraph" style:parent-style-name="Normale" style:next-style-name="Normale" style:default-outline-level="5">
      <style:paragraph-properties fo:keep-with-next="always" fo:keep-together="always" fo:margin-top="0.0555in" fo:margin-bottom="0.0277in"/>
      <style:text-properties style:font-name-asian="Times New Roman" fo:color="#0F4761" fo:hyphenate="false"/>
    </style:style>
    <style:style style:name="Titolo6" style:display-name="Titolo 6" style:family="paragraph" style:parent-style-name="Normale" style:next-style-name="Normale"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itolo7" style:display-name="Titolo 7" style:family="paragraph" style:parent-style-name="Normale" style:next-style-name="Normale" style:default-outline-level="7">
      <style:paragraph-properties fo:keep-with-next="always" fo:keep-together="always" fo:margin-top="0.0277in" fo:margin-bottom="0in"/>
      <style:text-properties style:font-name-asian="Times New Roman" fo:color="#595959" fo:hyphenate="false"/>
    </style:style>
    <style:style style:name="Titolo8" style:display-name="Titolo 8" style:family="paragraph" style:parent-style-name="Normale" style:next-style-name="Normale"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itolo9" style:display-name="Titolo 9" style:family="paragraph" style:parent-style-name="Normale" style:next-style-name="Normale" style:default-outline-level="9">
      <style:paragraph-properties fo:keep-with-next="always" fo:keep-together="always" fo:margin-bottom="0in"/>
      <style:text-properties style:font-name-asian="Times New Roman" fo:color="#272727" fo:hyphenate="false"/>
    </style:style>
    <style:style style:name="Normale" style:display-name="Normale" style:family="paragraph">
      <style:text-properties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asian="Times New Roman" style:font-name-complex="Times New Roman" fo:color="#0F4761" fo:font-size="16pt" style:font-size-asian="16pt" style:font-size-complex="16pt"/>
    </style:style>
    <style:style style:name="Titolo3Carattere" style:display-name="Titolo 3 Carattere" style:family="text" style:parent-style-name="Car.predefinitoparagrafo">
      <style:text-properties style:font-name-asian="Times New Roman" style:font-name-complex="Times New Roman" fo:color="#0F4761" fo:font-size="14pt" style:font-size-asian="14pt" style:font-size-complex="14pt"/>
    </style:style>
    <style:style style:name="Titolo4Carattere" style:display-name="Titolo 4 Carattere" style:family="text" style:parent-style-name="Car.predefinitoparagrafo">
      <style:text-properties style:font-name-asian="Times New Roman" style:font-name-complex="Times New Roman" fo:font-style="italic" style:font-style-asian="italic" style:font-style-complex="italic" fo:color="#0F4761"/>
    </style:style>
    <style:style style:name="Titolo5Carattere" style:display-name="Titolo 5 Carattere" style:family="text" style:parent-style-name="Car.predefinitoparagrafo">
      <style:text-properties style:font-name-asian="Times New Roman" style:font-name-complex="Times New Roman" fo:color="#0F4761"/>
    </style:style>
    <style:style style:name="Titolo6Carattere" style:display-name="Titolo 6 Carattere" style:family="text" style:parent-style-name="Car.predefinitoparagrafo">
      <style:text-properties style:font-name-asian="Times New Roman" style:font-name-complex="Times New Roman" fo:font-style="italic" style:font-style-asian="italic" style:font-style-complex="italic" fo:color="#595959"/>
    </style:style>
    <style:style style:name="Titolo7Carattere" style:display-name="Titolo 7 Carattere" style:family="text" style:parent-style-name="Car.predefinitoparagrafo">
      <style:text-properties style:font-name-asian="Times New Roman" style:font-name-complex="Times New Roman" fo:color="#595959"/>
    </style:style>
    <style:style style:name="Titolo8Carattere" style:display-name="Titolo 8 Carattere" style:family="text" style:parent-style-name="Car.predefinitoparagrafo">
      <style:text-properties style:font-name-asian="Times New Roman" style:font-name-complex="Times New Roman" fo:font-style="italic" style:font-style-asian="italic" style:font-style-complex="italic" fo:color="#272727"/>
    </style:style>
    <style:style style:name="Titolo9Carattere" style:display-name="Titolo 9 Carattere" style:family="text" style:parent-style-name="Car.predefinitoparagrafo">
      <style:text-properties style:font-name-asian="Times New Roman" style:font-name-complex="Times New Roman" fo:color="#272727"/>
    </style:style>
    <style:style style:name="Titolo" style:display-name="Titolo" style:family="paragraph" style:parent-style-name="Normale" style:next-style-name="Normale">
      <style:paragraph-properties fo:margin-bottom="0.0555in" fo:line-height="100%"/>
      <style:text-properties style:font-name="Aptos Display" style:font-name-asian="Times New Roman" fo:letter-spacing="-0.0069in" fo:font-size="28pt" style:font-size-asian="28pt" style:font-size-complex="28pt" fo:hyphenate="false"/>
    </style:style>
    <style:style style:name="TitoloCarattere" style:display-name="Titolo Carattere" style:family="text" style:parent-style-name="Car.predefinitoparagrafo">
      <style:text-properties style:font-name="Aptos Display" style:font-name-asian="Times New Roman" style:font-name-complex="Times New Roman" fo:letter-spacing="-0.0069in" style:letter-kerning="true" fo:font-size="28pt" style:font-size-asian="28pt" style:font-size-complex="28pt"/>
    </style:style>
    <style:style style:name="Sottotitolo" style:display-name="Sottotitolo" style:family="paragraph" style:parent-style-name="Normale" style:next-style-name="Normale">
      <style:text-properties style:font-name-asian="Times New Roman" fo:color="#595959" fo:letter-spacing="0.0104in" fo:font-size="14pt" style:font-size-asian="14pt" style:font-size-complex="14pt" fo:hyphenate="false"/>
    </style:style>
    <style:style style:name="SottotitoloCarattere" style:display-name="Sottotitolo Carattere" style:family="text" style:parent-style-name="Car.predefinitoparagrafo">
      <style:text-properties style:font-name-asian="Times New Roman" style:font-name-complex="Times New Roman" fo:color="#595959" fo:letter-spacing="0.0104in" fo:font-size="14pt" style:font-size-asian="14pt" style:font-size-complex="14pt"/>
    </style:style>
    <style:style style:name="Citazione" style:display-name="Citazione" style:family="paragraph" style:parent-style-name="Normale" style:next-style-name="Normale">
      <style:paragraph-properties fo:text-align="center" fo:margin-top="0.1111in"/>
      <style:text-properties fo:font-style="italic" style:font-style-asian="italic" style:font-style-complex="italic" fo:color="#404040" fo:hyphenate="false"/>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Paragrafoelenco" style:display-name="Paragrafo elenco" style:family="paragraph" style:parent-style-name="Normale">
      <style:paragraph-properties fo:margin-left="0.5in">
        <style:tab-stops/>
      </style:paragraph-properties>
      <style:text-properties fo:hyphenate="false"/>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 style:display-name="Citazione intensa" style:family="paragraph" style:parent-style-name="Normale" style:next-style-name="Normale">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REMERSARO PAOLA</meta:initial-creator>
    <dc:creator>Marco Ciani Passeri</dc:creator>
    <meta:creation-date>2026-08-10T18:30:00Z</meta:creation-date>
    <dc:date>2026-08-19T09:34:00Z</dc:date>
    <meta:template xlink:href="Normal" xlink:type="simple"/>
    <meta:editing-cycles>2</meta:editing-cycles>
    <meta:editing-duration>PT2040S</meta:editing-duration>
    <meta:document-statistic meta:page-count="2" meta:paragraph-count="6" meta:word-count="488" meta:character-count="3265" meta:row-count="23" meta:non-whitespace-character-count="2783"/>
  </office:meta>
</office:document-meta>
</file>